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kappen van drie (3) bomen bij de woning, Vogelzand 3514 1788MG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ogelzand 3514 1788MG Julianadorp, kappen van drie (3) bomen bij de woning</text:p>
            <text:p text:style-name="common-al">Datum ontvangst: 10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840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8-0021</meta:user-defined>
    <meta:user-defined meta:name="DCTERMS.abstract">kappen van drie (3) bomen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kappen van drie (3) bomen bij de woning, Vogelzand 3514 1788MG Julianador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6</meta:user-defined>
    <meta:user-defined meta:name="OVERHEIDop.GmbID/DC.identifier">gmb-2026-384086</meta:user-defined>
    <meta:user-defined meta:name="OVERHEIDop.versieInformatie"/>
  </office:meta>
</office:document-meta>
</file>