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tijdelijk plaatsen van een mantelzorgwoning aan de achterkant van de woning, Schoolweg 64A 1787AW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Schoolweg 64A 1787AW Julianadorp, tijdelijk plaatsen van een mantelzorgwoning aan de achterkant van de woning</text:p>
            <text:p text:style-name="common-al">Datum ontvangst: 10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840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20</meta:user-defined>
    <meta:user-defined meta:name="DCTERMS.abstract">tijdelijk plaatsen van een mantelzorgwoning aan de achterkant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tijdelijk plaatsen van een mantelzorgwoning aan de achterkant van de woning, Schoolweg 64A 1787AW Julianador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26</meta:user-defined>
    <meta:user-defined meta:name="OVERHEIDop.GmbID/DC.identifier">gmb-2026-384026</meta:user-defined>
    <meta:user-defined meta:name="OVERHEIDop.versieInformatie"/>
  </office:meta>
</office:document-meta>
</file>