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elding brandveilig gebruik t.b.v. CompaNanny (64 kindplekken),Hogelandsingel 41, 7512 GB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
          </text:p>
            <text:p text:style-name="common-al">STADSDEEL Oost</text:p>
            <text:p text:style-name="last-al">De melding voor melding brandveilig gebruik t.b.v. CompaNanny (64 kindplekken) op de locatie Hogelandsingel 41, 7512 GB Enschede (zaaknummer 0153Z2605-0266) is geaccepteerd op 10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8399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5-0266</meta:user-defined>
    <dc:language>nl</dc:language>
    <meta:user-defined meta:name="OVERHEIDop.locatietype/OVERHEIDop.gebiedsmarkering">Punt</meta:user-defined>
    <meta:user-defined meta:name="DC.title">Afhandeling melding brandveilig gebruik t.b.v. CompaNanny (64 kindplekken),Hogelandsingel 41, 7512 GB Ensched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3996</meta:user-defined>
    <meta:user-defined meta:name="OVERHEIDop.GmbID/DC.identifier">gmb-2026-383996</meta:user-defined>
    <meta:user-defined meta:name="OVERHEIDop.versieInformatie"/>
  </office:meta>
</office:document-meta>
</file>