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Bedrijfsevenementen Zwitsal 8+10+12 september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05-08-2026</text:p>
            <text:p text:style-name="common-al">Omschrijving: Bedrijfsevenementen Zwitsalterrein</text:p>
            <text:p text:style-name="common-al">Locatie: Vlijtseweg 104, 7317 AG Apeldoorn</text:p>
            <text:p text:style-name="common-al">Zaaknummer: 02006345772</text:p>
            <text:p text:style-name="common-al">Datum en tijdstip evenement: 8 september 2026 van 16.00 uur tot 19:00 uur 		</text:p>
            <text:p text:style-name="common-al">											  10 september 2026 van 17.00 uur tot 20.00 uur</text:p>
            <text:p text:style-name="last-al">											  12 september 2026 van 15.00 uur tot 23.00 uu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399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9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9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45772</meta:user-defined>
    <dc:language>nl</dc:language>
    <meta:user-defined meta:name="OVERHEIDop.locatietype/OVERHEIDop.gebiedsmarkering">Punt</meta:user-defined>
    <meta:user-defined meta:name="DC.title">Aanvraag evenementenvergunning Bedrijfsevenementen Zwitsal 8+10+12 september 2026</meta:user-defined>
    <meta:user-defined meta:name="DCTERMS.W3CDTF/DCTERMS.available">2026-08-12</meta:user-defined>
    <meta:user-defined meta:name="DCTERMS.W3CDTF/OVERHEIDop.jaargang">2026</meta:user-defined>
    <meta:user-defined meta:name="OVERHEIDop.publicationIssue">383995</meta:user-defined>
    <meta:user-defined meta:name="OVERHEIDop.GmbID/DC.identifier">gmb-2026-383995</meta:user-defined>
    <meta:user-defined meta:name="OVERHEIDop.versieInformatie"/>
  </office:meta>
</office:document-meta>
</file>