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tcafé Vidocq voor het inrichten en gebruiken van een terras op de locatie Koster Gijzensteeg 8, 2801JV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artikel 2:9 lid 9 van de Algemene plaatselijke verordening Gouda 2025 de volgende toestemming verleend: Eetcafé Vidocq mag een terras inrichten en gebruiken op de locatie Koster Gijzensteeg 8, 2801JV Gouda.</text:p>
            <text:p text:style-name="common-al">De vergunning is verzonden op 10-08-2026. Het zaaknummer van de vergunning is 1690647.</text:p>
            <text:p text:style-name="common-al">Heeft u vragen of opmerkingen over dit besluit of wilt u dit inzien? Dan kunt u ons bellen op telefoonnummer 14 0182. Vraag naar Team Vergunningen en Veiligheid..</text:p>
            <text:p text:style-name="last-al">Als u het niet eens bent met het besluit, kunt u binnen 6 weken na 10-08-2026 bezwaar maken. 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9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721777</meta:user-defined>
    <meta:user-defined meta:name="DCTERMS.abstract">Bekendmaking van Gemeente Gouda</meta:user-defined>
    <dc:language>nl</dc:language>
    <meta:user-defined meta:name="OVERHEIDop.locatietype/OVERHEIDop.gebiedsmarkering">Adres</meta:user-defined>
    <meta:user-defined meta:name="DC.title">Toestemming voor Eetcafé Vidocq voor het inrichten en gebruiken van een terras op de locatie Koster Gijzensteeg 8, 2801JV Gou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994</meta:user-defined>
    <meta:user-defined meta:name="OVERHEIDop.GmbID/DC.identifier">gmb-2026-383994</meta:user-defined>
    <meta:user-defined meta:name="OVERHEIDop.versieInformatie"/>
  </office:meta>
</office:document-meta>
</file>