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d81237d8-1e19-45e1-84ff-6a5347196da9.png" manifest:media-type="image/x-eps"/>
  <manifest:file-entry manifest:full-path="Pictures/afb159231113i90502141-c448-4a9c-a627-68fc0b26549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Aruba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49</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Arubadreef</text:span> (ter hoogte van de Japurádreef; wgvak tussen Bonairedreef en Japurá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d81237d8-1e19-45e1-84ff-6a5347196da9.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50mm" svg:height="92.4mm"><draw:image xlink:href="Pictures/afb159231113i90502141-c448-4a9c-a627-68fc0b265496.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398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Arubadreef (ter hoogte van de Japurádreef; wegvak tussen Bonairedreef en Japurá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258749</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Arubadreef, Overvecht, Intrekken begin en einde 30 zone, Verkeersmaatregelen Gemeente Utrecht</meta:user-defined>
    <meta:user-defined meta:name="DCTERMS.W3CDTF/DCTERMS.available">2026-08-13</meta:user-defined>
    <meta:user-defined meta:name="OVERHEIDop.externeBijlage">bebordingsplan|exb-2026-28666</meta:user-defined>
    <meta:user-defined meta:name="DCTERMS.W3CDTF/OVERHEIDop.jaargang">2026</meta:user-defined>
    <meta:user-defined meta:name="OVERHEIDop.publicationIssue">383982</meta:user-defined>
    <meta:user-defined meta:name="OVERHEIDop.GmbID/DC.identifier">gmb-2026-383982</meta:user-defined>
    <meta:user-defined meta:name="OVERHEIDop.versieInformatie"/>
  </office:meta>
</office:document-meta>
</file>