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46*"/>
    </style:style>
    <style:style style:family="table-column" style:parent-style-name="colspec" style:name="id1-3-2-1-1-7-1-2">
      <style:table-column-properties style:rel-column-width="46*"/>
    </style:style>
  </office:automatic-styles>
  <office:body>
    <office:text>
      <text:p text:style-name="new_page_staatscourant"/>
      <text:p text:style-name="single-kop-titel">Anterieure kostenverhaalsovereenkomst Berlaersstraat 7 in Koewach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aaknummer. 798176</text:p>
            <text:p text:style-name="common-al">Burgemeester en wethouders van Terneuzen maken ter voldoening aan artikel 16.138 van de Omgevingswet bekend een anterieure kostenverhaalsovereenkomst te hebben gesloten met betrekking tot Berlaersstraat 7 in Koewacht. Kadastraal bekend gemeente Axel, sectie O nummer 480 geheel en nummer 479 gedeeltelijk.</text:p>
            <text:p text:style-name="common-al">Deze overeenkomst heeft betrekking op een TAM-Omgevingsplan, in relatie tot het geldende Omgevingsplan Terneuzen, als bedoeld in artikel 2.4 van de Omgevingswet. Het betreft het herbestemmen van de huidige locatie, zodat de bedrijfsfunctie wordt gesaneerd en de locatie zal worden her bestemd naar functie wonen. En daarmee het plan van initiatiefnemer planologisch mogelijk kan worden gemaakt, gebruik makend van de Ruimte-voor-ruimte-Regeling.</text:p>
            <text:p text:style-name="common-al">Het doel van de overeenkomst is afspraken vast te leggen over de kosten en bijdragen in verband met de planologische procedure en de voorwaarden waaronder het realiseren van de nieuwe functie (wonen) is toegestaan. </text:p>
            <text:p text:style-name="common-al">De zakelijke beschrijving is vanaf 13 augustus 2026 gedurende zes weken voor eenieder in te zien bij de publieksbalie van de gemeente Terneuzen.</text:p>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2">
                    <text:p text:style-name="table_al">Terneuzen, 13 augustus 2026</text:p>
                  </table:table-cell>
                </table:table-row>
                <table:table-row table:style-name="row">
                  <table:table-cell table:style-name="entry" table:number-rows-spanned="1" table:number-columns-spanned="1">
                    <text:p text:style-name="table_al">J.D. (Jaap) Scheele, locogemeentesecretaris</text:p>
                    <text:p text:style-name="table_al">J. (Jeroen) de Buck, locoburgemeester</text:p>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398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8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8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Economie | Organisatie en beleid</meta:user-defined>
    <meta:user-defined meta:name="OVERHEIDop.Rubriek/DC.type">andere melding</meta:user-defined>
    <dc:language>nl</dc:language>
    <meta:user-defined meta:name="OVERHEIDop.locatietype/OVERHEIDop.gebiedsmarkering">Adres</meta:user-defined>
    <meta:user-defined meta:name="DC.title">Anterieure kostenverhaalsovereenkomst Berlaersstraat 7 in Koewacht</meta:user-defined>
    <meta:user-defined meta:name="DCTERMS.W3CDTF/DCTERMS.available">2026-08-13</meta:user-defined>
    <meta:user-defined meta:name="DCTERMS.W3CDTF/OVERHEIDop.jaargang">2026</meta:user-defined>
    <meta:user-defined meta:name="OVERHEIDop.publicationIssue">383981</meta:user-defined>
    <meta:user-defined meta:name="OVERHEIDop.GmbID/DC.identifier">gmb-2026-383981</meta:user-defined>
    <meta:user-defined meta:name="OVERHEIDop.versieInformatie"/>
  </office:meta>
</office:document-meta>
</file>