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62d734e0-4ae5-4bf3-85d5-cbb225dab634.png" manifest:media-type="image/x-eps"/>
  <manifest:file-entry manifest:full-path="Pictures/afb1116507521if9b18147-74cb-4097-ac2f-ff6a8d41cca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Amman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53</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Ammandreef</text:span> (ter hoogte van de Tigrisdreef; wegvak tussen Ammandreef 1 en Tigris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62d734e0-4ae5-4bf3-85d5-cbb225dab634.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50mm" svg:height="76.5mm"><draw:image xlink:href="Pictures/afb1116507521if9b18147-74cb-4097-ac2f-ff6a8d41ccaa.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398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8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Ammandreef (ter hoogte van de Tigrisdreef; wegvak tussen Ammandreef 1 en Tigris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53</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Ammandreef, Overvecht, Intrekken begin en einde 30 zone, Verkeersmaatregelen Gemeente Utrecht</meta:user-defined>
    <meta:user-defined meta:name="DCTERMS.W3CDTF/DCTERMS.available">2026-08-13</meta:user-defined>
    <meta:user-defined meta:name="OVERHEIDop.externeBijlage">bebordingsplan|exb-2026-28665</meta:user-defined>
    <meta:user-defined meta:name="DCTERMS.W3CDTF/OVERHEIDop.jaargang">2026</meta:user-defined>
    <meta:user-defined meta:name="OVERHEIDop.publicationIssue">383980</meta:user-defined>
    <meta:user-defined meta:name="OVERHEIDop.GmbID/DC.identifier">gmb-2026-383980</meta:user-defined>
    <meta:user-defined meta:name="OVERHEIDop.versieInformatie"/>
  </office:meta>
</office:document-meta>
</file>