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9306152d-34e0-4553-8806-b29a8f0cca62.png" manifest:media-type="image/x-eps"/>
  <manifest:file-entry manifest:full-path="Pictures/afb451217918ic0e307b5-6624-448c-b074-1f05104a2bb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Amazone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43</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Amazonedreef</text:span> (ter hoogte van de Japurádreef; wegvak tussen Lam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9306152d-34e0-4553-8806-b29a8f0cca62.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0mm" svg:height="90.39999999999999mm"><draw:image xlink:href="Pictures/afb451217918ic0e307b5-6624-448c-b074-1f05104a2bba.png" xlink:type="simple"/></draw:frame></text:p>
            </text:section></draw:text-box></draw:frame>
          </text:p>
            <text:p text:style-name="common-al"/>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39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Amazonedreef (ter hoogte van de Japurádreef; wegvak tussen Lamadreef en Japurá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258743</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Amazonedreef, Overvecht, Intrekken begin en einde 30 zone, Verkeersmaatregelen Gemeente Utrecht</meta:user-defined>
    <meta:user-defined meta:name="DCTERMS.W3CDTF/DCTERMS.available">2026-08-13</meta:user-defined>
    <meta:user-defined meta:name="OVERHEIDop.externeBijlage">bebordingsplan|exb-2026-28664</meta:user-defined>
    <meta:user-defined meta:name="DCTERMS.W3CDTF/OVERHEIDop.jaargang">2026</meta:user-defined>
    <meta:user-defined meta:name="OVERHEIDop.publicationIssue">383979</meta:user-defined>
    <meta:user-defined meta:name="OVERHEIDop.GmbID/DC.identifier">gmb-2026-383979</meta:user-defined>
    <meta:user-defined meta:name="OVERHEIDop.versieInformatie"/>
  </office:meta>
</office:document-meta>
</file>