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d50942b-6644-41bf-b519-c378645065dd.png" manifest:media-type="image/x-eps"/>
  <manifest:file-entry manifest:full-path="Pictures/afb784457354i0bcb37ee-d89f-4266-a6ef-956cd78db75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Amazon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Amazonedreef</text:span> (ter hoogte van de Japurádreef; wegvak tussen Fazend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dd50942b-6644-41bf-b519-c378645065dd.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93.3mm"><draw:image xlink:href="Pictures/afb784457354i0bcb37ee-d89f-4266-a6ef-956cd78db754.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9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mazonedreef (ter hoogte van de Japurádreef; wegvak tussen Fazenda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2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mazonedreef, Overvecht, Intrekken begin en einde 30 zone, Verkeersmaatregelen Gemeente Utrecht</meta:user-defined>
    <meta:user-defined meta:name="DCTERMS.W3CDTF/DCTERMS.available">2026-08-13</meta:user-defined>
    <meta:user-defined meta:name="OVERHEIDop.externeBijlage">bebordingsplan|exb-2026-28663</meta:user-defined>
    <meta:user-defined meta:name="DCTERMS.W3CDTF/OVERHEIDop.jaargang">2026</meta:user-defined>
    <meta:user-defined meta:name="OVERHEIDop.publicationIssue">383978</meta:user-defined>
    <meta:user-defined meta:name="OVERHEIDop.GmbID/DC.identifier">gmb-2026-383978</meta:user-defined>
    <meta:user-defined meta:name="OVERHEIDop.versieInformatie"/>
  </office:meta>
</office:document-meta>
</file>