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cbad5d3a-2f56-46ce-8a0f-0eb102f002ea.png" manifest:media-type="image/x-eps"/>
  <manifest:file-entry manifest:full-path="Pictures/afb725141470if88b609e-be03-4594-bc4f-e481b8453b2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Agave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41</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Agavedreef</text:span> (ter hoogte van de Japurádreef; wegvak tussen Agavedreef 27 en Japurá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cbad5d3a-2f56-46ce-8a0f-0eb102f002ea.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50mm" svg:height="105.3mm"><draw:image xlink:href="Pictures/afb725141470if88b609e-be03-4594-bc4f-e481b8453b2b.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397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7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7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Agavedreef (ter hoogte van de Japurádreef; wegvak tussen Agavedreef 27 en Japurá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41</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Agavedreef, Overvecht, Intrekken begin en einde 30 zone, Verkeersmaatregelen Gemeente Utrecht</meta:user-defined>
    <meta:user-defined meta:name="DCTERMS.W3CDTF/DCTERMS.available">2026-08-13</meta:user-defined>
    <meta:user-defined meta:name="OVERHEIDop.externeBijlage">bebordingsplan|exb-2026-28662</meta:user-defined>
    <meta:user-defined meta:name="DCTERMS.W3CDTF/OVERHEIDop.jaargang">2026</meta:user-defined>
    <meta:user-defined meta:name="OVERHEIDop.publicationIssue">383977</meta:user-defined>
    <meta:user-defined meta:name="OVERHEIDop.GmbID/DC.identifier">gmb-2026-383977</meta:user-defined>
    <meta:user-defined meta:name="OVERHEIDop.versieInformatie"/>
  </office:meta>
</office:document-meta>
</file>