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each Boys en Foute Feestje XXL 6 en 7 nov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7-08-2026</text:p>
            <text:p text:style-name="common-al">Omschrijving: Beach Boys en Foute Feestje XXL 2026</text:p>
            <text:p text:style-name="common-al">Locatie: De Voorwaarts 55, 7321 MA Apeldoorn</text:p>
            <text:p text:style-name="common-al">Zaaknummer: 02006348214</text:p>
            <text:p text:style-name="common-al">Datum en tijdstip evenement: 6 november 2026 van 20.00 uur tot 24.00 uur</text:p>
            <text:p text:style-name="last-al">Datum en tijdstip evenement: 7 november 2026 van 19.00 uur tot 01.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39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8214</meta:user-defined>
    <dc:language>nl</dc:language>
    <meta:user-defined meta:name="OVERHEIDop.locatietype/OVERHEIDop.gebiedsmarkering">Punt</meta:user-defined>
    <meta:user-defined meta:name="DC.title">Aanvraag evenementenvergunning Beach Boys en Foute Feestje XXL 6 en 7 november 2026</meta:user-defined>
    <meta:user-defined meta:name="DCTERMS.W3CDTF/DCTERMS.available">2026-08-12</meta:user-defined>
    <meta:user-defined meta:name="DCTERMS.W3CDTF/OVERHEIDop.jaargang">2026</meta:user-defined>
    <meta:user-defined meta:name="OVERHEIDop.publicationIssue">383976</meta:user-defined>
    <meta:user-defined meta:name="OVERHEIDop.GmbID/DC.identifier">gmb-2026-383976</meta:user-defined>
    <meta:user-defined meta:name="OVERHEIDop.versieInformatie"/>
  </office:meta>
</office:document-meta>
</file>