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Nachtegaalstraat 121 1021 E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raam in schuin dak aan de straatzijde</text:p>
            <text:p text:style-name="common-al">Besluit: verleend</text:p>
            <text:p text:style-name="common-al">Besluit verzonden op: 10-08-2026</text:p>
            <text:p text:style-name="common-al">Zaakadres: Nachtegaalstraat 121 1021 EZ Amsterdam</text:p>
            <text:p text:style-name="common-al">Zaaknummer: Z2026-026317</text:p>
            <text:p text:style-name="common-al">DSO-nummer: 202606150154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6317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97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317</meta:user-defined>
    <meta:user-defined meta:name="DCTERMS.abstract">plaatsen van een dakraam in schuin dak aan de straatzijd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Nachtegaalstraat 121 1021 EZ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71</meta:user-defined>
    <meta:user-defined meta:name="OVERHEIDop.GmbID/DC.identifier">gmb-2026-383971</meta:user-defined>
    <meta:user-defined meta:name="OVERHEIDop.versieInformatie"/>
  </office:meta>
</office:document-meta>
</file>