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plaatsen van een gevelreclame Kleiweg 65, 2801GC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Omgevingsdienst Midden-Holland (ODMH) namens gemeente Gouda besloten om de beslistermijn van de aanvraag met kenmerk 2026-00007717 voor het plaatsen van een gevelreclame op de locatie Kleiweg 65, 2801GC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9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07717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plaatsen van een gevelreclame Kleiweg 65, 2801GC Gou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67</meta:user-defined>
    <meta:user-defined meta:name="OVERHEIDop.GmbID/DC.identifier">gmb-2026-383967</meta:user-defined>
    <meta:user-defined meta:name="OVERHEIDop.versieInformatie"/>
  </office:meta>
</office:document-meta>
</file>