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vervangen van aanbouw achter woning en het wijzigen van keuken en badkamer Nieuwehaven 316, 2801EG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eft de Omgevingsdienst Midden-Holland (ODMH) namens gemeente Gouda besloten om de beslistermijn van de aanvraag met kenmerk 2026-00013038 voor het vervangen van aanbouw achter woning en het wijzigen van keuken en badkamer op de locatie Nieuwehaven 316, 2801EG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39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3038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istermijn verlengen aanvraag het vervangen van aanbouw achter woning en het wijzigen van keuken en badkamer Nieuwehaven 316, 2801EG Goud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66</meta:user-defined>
    <meta:user-defined meta:name="OVERHEIDop.GmbID/DC.identifier">gmb-2026-383966</meta:user-defined>
    <meta:user-defined meta:name="OVERHEIDop.versieInformatie"/>
  </office:meta>
</office:document-meta>
</file>