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vergunning voor het plaatsen van één container in één parkeervak ter hoogte van Zwaansvliet 5, 1462NE Middenbeemster van 8 augustus 2026 tot en met 8 september 2026 in verband met werkzaam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tot het toekennen van een vergunning voor het plaatsen van één container in één parkeervak ter hoogte van Zwaansvliet 5, 1462NE Middenbeemster van 8 augustus 2026 tot en met 8 september 2026 in verband met werkzaamheden. Het besluit betreft de volgende onderdelen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Verzenddatum besluit : 10 augustus 2026</text:p>
            <text:p text:style-name="common-al">Zaaknummer : Z2026-0000329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39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290</meta:user-defined>
    <meta:user-defined meta:name="DCTERMS.abstract">Betreft: beschikking op aanvraag op locatie Zwaansvliet 5, 1462NE Middenbeems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tot het toekennen van een vergunning voor het plaatsen van één container in één parkeervak ter hoogte van Zwaansvliet 5, 1462NE Middenbeemster van 8 augustus 2026 tot en met 8 september 2026 in verband met werkzaamheden</meta:user-defined>
    <meta:user-defined meta:name="OVERHEIDop.datumEindeReactietermijn">2026-09-21</meta:user-defined>
    <meta:user-defined meta:name="OVERHEIDop.terinzageleggingBG">https://jeleefomgeving.nl/inzien/001801582/35efbfa0-7a5d-4be8-a236-529274bab8f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64</meta:user-defined>
    <meta:user-defined meta:name="OVERHEIDop.GmbID/DC.identifier">gmb-2026-383964</meta:user-defined>
    <meta:user-defined meta:name="OVERHEIDop.versieInformatie"/>
  </office:meta>
</office:document-meta>
</file>