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n van Brabantstraat 3, 4472BE 's-Heer Hendrikskinderen - Verlengen beslistermijn omgevingsvergunning voor het wijzigen van de voorgev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de termijn om te beslissen op de aanvraag voor een omgevingsvergunning met ten hoogste zes weken hebben verlengd. De aanvraag betreft het wijzigen van de voorgevel op de locatie Jan van Brabantstraat 3, 4472BE 's-Heer Hendrikskinderen. De aanvraag is geregistreerd onder zaaknummer Z2026-00004819.</text:p>
            <text:p text:style-name="common-al">
            <text:span text:style-name="nadrukvet">Procedure</text:span>
          </text:p>
            <text:p text:style-name="common-al">Tegen het verlengen van de beslistermijn kunt u geen bezwaarschrift of zienswijze indienen. Voor meer informatie kunt u contact opnemen via vergunningen@goes.nl of telefoonnummer (0113) 249 7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39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819</meta:user-defined>
    <meta:user-defined meta:name="DCTERMS.abstract">Jan van Brabantstraat 3, 4472BE 's-Heer Hendrikskinderen - Verlengen beslistermijn omgevingsvergunning voor het wijzigen van de voorgevel</meta:user-defined>
    <dc:language>nl</dc:language>
    <meta:user-defined meta:name="OVERHEIDop.locatietype/OVERHEIDop.gebiedsmarkering">Vlak</meta:user-defined>
    <meta:user-defined meta:name="DC.title">Jan van Brabantstraat 3, 4472BE 's-Heer Hendrikskinderen - Verlengen beslistermijn omgevingsvergunning voor het wijzigen van de voorgevel</meta:user-defined>
    <meta:user-defined meta:name="DCTERMS.W3CDTF/DCTERMS.available">2026-08-12</meta:user-defined>
    <meta:user-defined meta:name="DCTERMS.W3CDTF/OVERHEIDop.jaargang">2026</meta:user-defined>
    <meta:user-defined meta:name="OVERHEIDop.publicationIssue">383962</meta:user-defined>
    <meta:user-defined meta:name="OVERHEIDop.GmbID/DC.identifier">gmb-2026-383962</meta:user-defined>
    <meta:user-defined meta:name="OVERHEIDop.versieInformatie"/>
  </office:meta>
</office:document-meta>
</file>