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ramen en kozijnen met ventilatieroosters (voorkant 30 woningen), 2e Van Reenenstraat 17, 19, 23, 25, 29 en 33 (blok 1), 1e Van Reenenstraat 20 t/m 38 (even) (blok 2), Van Reenenplein 1 t/m 11 (oneven) (blok 3) en Van Reenenplein 2, 4, 6, 10, 14, 16, en 18 (blok 4)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0 juli 2026.</text:p>
            <text:p text:style-name="common-al">
            <text:span text:style-name="nadrukvet">Dossiernummer: </text:span>Z2026-00006760</text:p>
            <text:p text:style-name="common-al">
            <text:span text:style-name="nadrukvet">Omschrijving: </text:span>het plaatsen van ramen en kozijnen met ventilatieroosters (voorkant 30 woningen)</text:p>
            <text:p text:style-name="common-al">
            <text:span text:style-name="nadrukvet">Locatie: </text:span>2e Van Reenenstraat 17, 19, 23, 25, 29 en 33 (blok 1), 1e Van Reenenstraat 20 t/m 38 (even) (blok 2), Van Reenenplein 1 t/m 11 (oneven) (blok 3) en Van Reenenplein 2, 4, 6, 10, 14, 16, en 18 (blok 4) te Honselers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9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60</meta:user-defined>
    <meta:user-defined meta:name="DCTERMS.abstract">2e Van Reenenstraat 17, 19, 23, 25, 29 en 33 (blok 1), 1e Van Reenenstraat 20 t/m 38 (even) (blok 2), Van Reenenplein 1 t/m 11 (oneven) (blok 3) en Van Reenenplein 2, 4, 6, 10, 14, 16, en 18 (blok 4) te Honselersdijk</meta:user-defined>
    <dc:language>nl</dc:language>
    <meta:user-defined meta:name="OVERHEIDop.locatietype/OVERHEIDop.gebiedsmarkering">Vlak</meta:user-defined>
    <meta:user-defined meta:name="DC.title">Aanvraag Omgevingsvergunning ontvangen voor het plaatsen van ramen en kozijnen met ventilatieroosters (voorkant 30 woningen), 2e Van Reenenstraat 17, 19, 23, 25, 29 en 33 (blok 1), 1e Van Reenenstraat 20 t/m 38 (even) (blok 2), Van Reenenplein 1 t/m 11 (oneven) (blok 3) en Van Reenenplein 2, 4, 6, 10, 14, 16, en 18 (blok 4) te Honselersdijk</meta:user-defined>
    <meta:user-defined meta:name="DCTERMS.W3CDTF/DCTERMS.available">2026-08-12</meta:user-defined>
    <meta:user-defined meta:name="DCTERMS.W3CDTF/OVERHEIDop.jaargang">2026</meta:user-defined>
    <meta:user-defined meta:name="OVERHEIDop.publicationIssue">383953</meta:user-defined>
    <meta:user-defined meta:name="OVERHEIDop.GmbID/DC.identifier">gmb-2026-383953</meta:user-defined>
    <meta:user-defined meta:name="OVERHEIDop.versieInformatie"/>
  </office:meta>
</office:document-meta>
</file>