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Stichting Kinderboerderij De Goudse Hofsteden voor Zomerfeest op de locatie op 30-08-2026 tot en met 3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Stichting Kinderboerderij De Goudse Hofsteden mag het evenement Zomerfeest organiseren in/aan/op de locatie op 30-08-2026.De vergunning is verzonden op 10-08-2026. Het zaaknummer van de vergunning is 1695061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10-08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39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1711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Stichting Kinderboerderij De Goudse Hofsteden voor Zomerfeest op de locatie op 30-08-2026 tot en met 30-08-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51</meta:user-defined>
    <meta:user-defined meta:name="OVERHEIDop.GmbID/DC.identifier">gmb-2026-383951</meta:user-defined>
    <meta:user-defined meta:name="OVERHEIDop.versieInformatie"/>
  </office:meta>
</office:document-meta>
</file>