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Ganzenweg 7 1021 C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draagconstructie van een gemeentelijk monument</text:p>
            <text:p text:style-name="common-al">Besluit: verleend</text:p>
            <text:p text:style-name="common-al">Besluit verzonden op: 10-08-2026</text:p>
            <text:p text:style-name="common-al">Zaakadres: Ganzenweg 7 1021 CN Amsterdam</text:p>
            <text:p text:style-name="common-al">Zaaknummer: Z2026-026014</text:p>
            <text:p text:style-name="common-al">DSO-nummer: 202606130006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26014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94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014</meta:user-defined>
    <meta:user-defined meta:name="DCTERMS.abstract">wijzigen van de draagconstructie van een gemeentelijk monumen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Ganzenweg 7 1021 CN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48</meta:user-defined>
    <meta:user-defined meta:name="OVERHEIDop.GmbID/DC.identifier">gmb-2026-383948</meta:user-defined>
    <meta:user-defined meta:name="OVERHEIDop.versieInformatie"/>
  </office:meta>
</office:document-meta>
</file>