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rkoop van kamerplantjes op 24 oktober 2026, Poldermeesterplein, Einsteinstraat en Praam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alsmeer heeft op 9 augustus 2026 een aanvraag voor een standplaatsvergunning ontvangen. De vergunning is aangevraagd voor Verkoop van kamerplantjes op 24 oktober 2026 op locatie Poldermeesterplein, Einsteinstraat en Praamplein.</text:p>
            <text:p text:style-name="common-al">De aanvraag is geregistreerd onder zaaknummer Z2026-00007824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info@aalsmeer.nl onder vermelding van het zaaknummer Z2026-00007824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39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824</meta:user-defined>
    <meta:user-defined meta:name="DCTERMS.abstract">Betreft: aanvraag op locatie Poldermeesterplein, Einsteinstraat en Praample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vergunning voor Verkoop van kamerplantjes op 24 oktober 2026, Poldermeesterplein, Einsteinstraat en Praamplei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944</meta:user-defined>
    <meta:user-defined meta:name="OVERHEIDop.GmbID/DC.identifier">gmb-2026-383944</meta:user-defined>
    <meta:user-defined meta:name="OVERHEIDop.versieInformatie"/>
  </office:meta>
</office:document-meta>
</file>