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Qin Chuan B.V., Nieuwe Emmasingel 42 5611A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lcoholwet is ingediend. </text:p>
            <text:p text:style-name="common-al"> Zaaknummer: EHV-ZP2026-007759 </text:p>
            <text:p text:style-name="common-al"> Omschrijving: horecabedrijf Qin Chuan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ieuwe Emmasingel 42 5611AM Eindhoven</text:p>
              </text:list-item>
            </text:list>
            <text:p text:style-name="common-al"> Datum ontvangst: 10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9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59</meta:user-defined>
    <meta:user-defined meta:name="DCTERMS.abstract">horecabedrijf Qin Chuan B.V.</meta:user-defined>
    <dc:language>nl</dc:language>
    <meta:user-defined meta:name="OVERHEIDop.locatietype/OVERHEIDop.gebiedsmarkering">Punt</meta:user-defined>
    <meta:user-defined meta:name="DC.title">Ingekomen aanvraag: horecabedrijf Qin Chuan B.V., Nieuwe Emmasingel 42 5611AM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43</meta:user-defined>
    <meta:user-defined meta:name="OVERHEIDop.GmbID/DC.identifier">gmb-2026-383943</meta:user-defined>
    <meta:user-defined meta:name="OVERHEIDop.versieInformatie"/>
  </office:meta>
</office:document-meta>
</file>