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aliseren (verlengen) terras horecagelegenheid aan de Rembrandtstraat 27, Rembrandtstraat 27 2311VV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441</text:p>
            <text:p text:style-name="common-al">
            <text:span text:style-name="nadrukvet">Ingekomen:</text:span> 10-08-2026</text:p>
            <text:p text:style-name="common-al">
            <text:span text:style-name="nadrukvet">Locatie:</text:span> Rembrandtstraat 27 2311VV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441" xlink:type="simple">publicatiesomgevingsvergunningen@leiden.nl</text:a> de volgende gegevens:</text:p>
            <text:p text:style-name="common-al">-het kenmerk van de aanvraag: Z/26/402644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39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441</meta:user-defined>
    <meta:user-defined meta:name="DCTERMS.abstract">realiseren (verlengen) terras horecagelegenheid aan de Rembrandtstraat 2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realiseren (verlengen) terras horecagelegenheid aan de Rembrandtstraat 27, Rembrandtstraat 27 2311VV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08_Samenvatting 000|exb-2026-28657</meta:user-defined>
    <meta:user-defined meta:name="OVERHEIDop.publicationIssue">383940</meta:user-defined>
    <meta:user-defined meta:name="OVERHEIDop.GmbID/DC.identifier">gmb-2026-383940</meta:user-defined>
    <meta:user-defined meta:name="OVERHEIDop.versieInformatie"/>
  </office:meta>
</office:document-meta>
</file>