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Waterlandplein 255 1024 L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reclame</text:p>
            <text:p text:style-name="common-al">Besluit: verleend</text:p>
            <text:p text:style-name="common-al">Besluit verzonden op: 10-08-2026</text:p>
            <text:p text:style-name="common-al">Zaakadres: Waterlandplein 255 1024 LT Amsterdam</text:p>
            <text:p text:style-name="common-al">Zaaknummer: Z2026-021065</text:p>
            <text:p text:style-name="common-al">DSO-nummer: 202605120199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1065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93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065</meta:user-defined>
    <meta:user-defined meta:name="DCTERMS.abstract">aanbrengen reclam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Waterlandplein 255 1024 LT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9</meta:user-defined>
    <meta:user-defined meta:name="OVERHEIDop.GmbID/DC.identifier">gmb-2026-383939</meta:user-defined>
    <meta:user-defined meta:name="OVERHEIDop.versieInformatie"/>
  </office:meta>
</office:document-meta>
</file>