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Molenlaan 49, 2181GE Hillegom, het bouwen van een bedrijfsverzamelgebouw. Kenmerk Z2026-0000237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bedrijfsverzamelgebouw.</text:p>
            <text:p text:style-name="common-al">
            <text:span text:style-name="nadrukcur">Datum ontvangst:</text:span>7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39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237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Nieuwe aanvraag omgevingsvergunning, Molenlaan 49, 2181GE Hillegom, het bouwen van een bedrijfsverzamelgebouw. Kenmerk Z2026-00002376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7</meta:user-defined>
    <meta:user-defined meta:name="OVERHEIDop.GmbID/DC.identifier">gmb-2026-383937</meta:user-defined>
    <meta:user-defined meta:name="OVERHEIDop.versieInformatie"/>
  </office:meta>
</office:document-meta>
</file>