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pen dag / Seizoensopening Parktheater, Elzentlaan 50 5615C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886</text:p>
            <text:p text:style-name="common-al">Omschrijving: Open dag / Seizoensopening Parktheater</text:p>
            <text:p text:style-name="common-al">Datum evenement: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Elzentlaan 50 5615CN Eindhoven</text:p>
              </text:list-item>
            </text:list>
            <text:p text:style-name="common-al">Soort aanvraag: A-evenement</text:p>
            <text:p text:style-name="common-al">Besluit: Vergunning verleend</text:p>
            <text:p text:style-name="common-al">Besluitdatum: 10-08-2026</text:p>
            <text:p text:style-name="common-al">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9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886</meta:user-defined>
    <meta:user-defined meta:name="DCTERMS.abstract">Open dag / Seizoensopening Parktheater</meta:user-defined>
    <dc:language>nl</dc:language>
    <meta:user-defined meta:name="OVERHEIDop.locatietype/OVERHEIDop.gebiedsmarkering">Punt</meta:user-defined>
    <meta:user-defined meta:name="DC.title">Besluit op aanvraag: Open dag / Seizoensopening Parktheater, Elzentlaan 50 5615CN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6</meta:user-defined>
    <meta:user-defined meta:name="OVERHEIDop.GmbID/DC.identifier">gmb-2026-383936</meta:user-defined>
    <meta:user-defined meta:name="OVERHEIDop.versieInformatie"/>
  </office:meta>
</office:document-meta>
</file>