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trekken aanvraag - bouwen van een winkel/showroom - Euroweg 40, 3825 H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trekken omgevingsvergunning voor bouwen van een winkel/showroom (Gigameubel) op het perceel Euroweg 40, 3825 HD Amersfoort</text:span>
          </text:p>
            <text:p text:style-name="common-al">De omgevingsvergunning voor het bouwen van een winkel/showroom op het perceel Euroweg 40, 3825 HD Amersfoort, met kenmerk OVU-1032576 d.d. 06-10-2022, is op 23 juli 2026 ingetrokken. </text:p>
            <text:p text:style-name="common-al">
            
          </text:p>
            <text:p text:style-name="common-al">Deze intrekking van de vergunning wordt bekendgemaakt om u te informeren over ontwikkelingen in uw omgevin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9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8740</meta:user-defined>
    <dc:language>nl</dc:language>
    <meta:user-defined meta:name="OVERHEIDop.locatietype/OVERHEIDop.gebiedsmarkering">Punt</meta:user-defined>
    <meta:user-defined meta:name="DC.title">Kennisgeving intrekken aanvraag - bouwen van een winkel/showroom - Euroweg 40, 3825 HD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35</meta:user-defined>
    <meta:user-defined meta:name="OVERHEIDop.GmbID/DC.identifier">gmb-2026-383935</meta:user-defined>
    <meta:user-defined meta:name="OVERHEIDop.versieInformatie"/>
  </office:meta>
</office:document-meta>
</file>