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BuitenBios Meerhoven, Waterfront 402 5658S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750</text:p>
            <text:p text:style-name="common-al">Omschrijving: BuitenBios Meerhoven</text:p>
            <text:p text:style-name="common-al">Datum evenement: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Parkland Eindhoven</text:p>
              </text:list-item>
            </text:list>
            <text:p text:style-name="common-al">Soort aanvraag: A-evenement</text:p>
            <text:p text:style-name="common-al">Besluit: vergunning verleend</text:p>
            <text:p text:style-name="common-al">Besluitdatum: 10-08-2026</text:p>
            <text:p text:style-name="common-al">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9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750</meta:user-defined>
    <meta:user-defined meta:name="DCTERMS.abstract">BuitenBios Meerhoven</meta:user-defined>
    <dc:language>nl</dc:language>
    <meta:user-defined meta:name="OVERHEIDop.locatietype/OVERHEIDop.gebiedsmarkering">Punt</meta:user-defined>
    <meta:user-defined meta:name="DC.title">Besluit op aanvraag: BuitenBios Meerhoven, Waterfront 402 5658SN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3</meta:user-defined>
    <meta:user-defined meta:name="OVERHEIDop.GmbID/DC.identifier">gmb-2026-383933</meta:user-defined>
    <meta:user-defined meta:name="OVERHEIDop.versieInformatie"/>
  </office:meta>
</office:document-meta>
</file>