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treft: Aanvraag Alcoholwetvergunning Stationsstraat 2 Heythuy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Leudal maakt bekend dat zij op 4 augustus 2026 een aanvraag voor een Alcoholwetvergunning heeft ontvangen voor het uitoefenen van het horecabedrijf gelegen Stationsstraat 2 in Heythuysen.</text:p>
            <text:p text:style-name="common-al">De aanvraag is geregistreerd onder zaaknummer Z2026-00001216.</text:p>
            <text:p text:style-name="last-al">Voor meer informatie kunt u contact opnemen via APV@leudal.nl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8393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216</meta:user-defined>
    <meta:user-defined meta:name="DCTERMS.abstract">Aanvraag alcoholvergunning model A ontvangen voor het uitoefenen van het horecabedrijf in Heythuysen, Stationsstraat 2, 6093BK Heythuysen</meta:user-defined>
    <dc:language>nl</dc:language>
    <meta:user-defined meta:name="OVERHEIDop.locatietype/OVERHEIDop.gebiedsmarkering">Vlak</meta:user-defined>
    <meta:user-defined meta:name="DC.title">Betreft: Aanvraag Alcoholwetvergunning Stationsstraat 2 Heythuys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32</meta:user-defined>
    <meta:user-defined meta:name="OVERHEIDop.GmbID/DC.identifier">gmb-2026-383932</meta:user-defined>
    <meta:user-defined meta:name="OVERHEIDop.versieInformatie"/>
  </office:meta>
</office:document-meta>
</file>