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ter hoogte van Kombos 53, 3941KJ Doorn, aanvraagformulier plaatsen voorwerpen op of aan de weg van 28 augustus t/m 25 september, voor het plaatsen van een bouwcontainer (RX2026-00001988, 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ter hoogte van Kombos 53, 3941KJ Doorn, aanvraagformulier plaatsen voorwerpen op of aan de weg van 28 augustus t/m 25 september, voor het plaatsen van een bouwcontainer (RX2026-00001988, 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39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988</meta:user-defined>
    <meta:user-defined meta:name="DCTERMS.abstract">ter hoogte van Kombos 53, 3941KJ Doorn, aanvraagformulier plaatsen voorwerpen op of aan de weg van 28 augustus t/m 25 september, voor het plaatsen van een bouwcontainer  (RX2026-00001988, 7 augustus 2026)</meta:user-defined>
    <dc:language>nl</dc:language>
    <meta:user-defined meta:name="OVERHEIDop.locatietype/OVERHEIDop.gebiedsmarkering">Vlak</meta:user-defined>
    <meta:user-defined meta:name="DC.title">Gemeente Utrechtse Heuvelrug, ingediende aanvraag APV/Bijzondere wetten - ter hoogte van Kombos 53, 3941KJ Doorn, aanvraagformulier plaatsen voorwerpen op of aan de weg van 28 augustus t/m 25 september, voor het plaatsen van een bouwcontainer (RX2026-00001988, 7 augustus 2026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0</meta:user-defined>
    <meta:user-defined meta:name="OVERHEIDop.GmbID/DC.identifier">gmb-2026-383930</meta:user-defined>
    <meta:user-defined meta:name="OVERHEIDop.versieInformatie"/>
  </office:meta>
</office:document-meta>
</file>