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1-3">
      <text:list-level-style-bullet text:bullet-char="•" text:level="1">
        <style:list-level-properties text:min-label-width="10mm"/>
      </text:list-level-style-bullet>
    </text:list-style>
    <text:list-style style:name="id1-3-2-2-1-41-1-3-1">
      <text:list-level-style-bullet text:bullet-char="•" text:level="1">
        <style:list-level-properties text:min-label-width="10mm"/>
      </text:list-level-style-bullet>
    </text:list-style>
    <text:list-style style:name="id1-3-2-2-1-41-1-3-2">
      <text:list-level-style-bullet text:bullet-char="•" text:level="1">
        <style:list-level-properties text:min-label-width="10mm"/>
      </text:list-level-style-bullet>
    </text:list-style>
    <text:list-style style:name="id1-3-2-2-1-41-1-3-3">
      <text:list-level-style-bullet text:bullet-char="•" text:level="1">
        <style:list-level-properties text:min-label-width="10mm"/>
      </text:list-level-style-bullet>
    </text:list-style>
    <text:list-style style:name="id1-3-2-2-1-4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2-3">
      <text:list-level-style-bullet text:bullet-char="•" text:level="1">
        <style:list-level-properties text:min-label-width="10mm"/>
      </text:list-level-style-bullet>
    </text:list-style>
    <text:list-style style:name="id1-3-2-2-1-41-2-3-1">
      <text:list-level-style-bullet text:bullet-char="•" text:level="1">
        <style:list-level-properties text:min-label-width="10mm"/>
      </text:list-level-style-bullet>
    </text:list-style>
    <text:list-style style:name="id1-3-2-2-1-41-2-3-2">
      <text:list-level-style-bullet text:bullet-char="•" text:level="1">
        <style:list-level-properties text:min-label-width="10mm"/>
      </text:list-level-style-bullet>
    </text:list-style>
  </office:automatic-styles>
  <office:body>
    <office:text>
      <text:p text:style-name="new_page_staatscourant"/>
      <text:p text:style-name="single-kop-titel">Verkeersbesluit tijdelijke bushaltes Generaal Hackettlaan en Nieuwe Kazernelaan, Ede Gemeente Ede </text:p>
      <text:section text:name="regeling_id1-3-2" text:style-name="regeling">
        <text:section text:name="aanhef_id1-3-2-1" text:style-name="aanhef"/>
        <text:section text:name="regeling-tekst_id1-3-2-2" text:style-name="regeling-tekst">
          <text:section text:name="tekst_id1-3-2-2-1" text:style-name="tekst">
            <text:p text:style-name="common-al">Registratienummer 20260803992522</text:p>
            <text:p text:style-name="common-al">Ede</text:p>
            <text:p text:style-name="common-al">3 augustus 2026</text:p>
            <text:p text:style-name="common-al">Het college van burgemeester wethouders van Ede;</text:p>
            <text:p text:style-name="tussenkopcur">Overwegende dat:</text:p>
            <text:p text:style-name="common-al">De Nieuwe Kazernelaan en Generaal Hackettlaan in Ede voor het openbaar verkeer openstaande wegen zijn;</text:p>
            <text:p text:style-name="common-al">de hierboven genoemde wegen wegen zijn zoals bedoeld in artikel 1 lid 1 onder b van de Wegenverkeerswet 1994;</text:p>
            <text:p text:style-name="common-al">deze wegen in eigendom, beheer en onderhoud zijn bij de gemeente Ede.</text:p>
            <text:p text:style-name="tussenkopcur">Overwegende dat:</text:p>
            <text:p text:style-name="tussenkopcur">vanaf 28 juni de nieuwe busconcessie Arnhem-Nijmegen-FoodValley is gaan rijden in o.a. Ede;</text:p>
            <text:p text:style-name="common-al">onderdeel van deze concessie verplaatsing naar/toevoeging van lijnen over de Generaal Hackettlaan, door Ede-oost betreft;</text:p>
            <text:p text:style-name="common-al">de gemeente Ede werkt aan realisatie van drie nieuwe bushaltes langs deze weg, zodat het betreffende busvervoer kan halteren langs deze weg en Ede-oost van openbaar vervoer kan voorzien;</text:p>
            <text:p text:style-name="common-al">vanwege het ontbreken van deze definitieve haltes bij aanvang van de concessie tijdelijke haltes zijn gerealiseerd op de Nieuwe Kazernelaan en Generaal Hackettlaan, binnen bestaande verharding en openbare ruimte, omdat het nog niet/niet langer aanbieden van openbaar vervoer in Ede-oost niet als optie wordt gezien;</text:p>
            <text:p text:style-name="common-al">de realisatie van de definitieve haltes langer duurt dan aanvankelijk bedacht, welke nu begin 2027 gepland staat;</text:p>
            <text:p text:style-name="common-al">daarom alsnog een verkeersbesluit genomen dient te worden ten behoeve van de tijdelijke haltes.</text:p>
            <text:p text:style-name="tussenkopcur">Overwegende dat:</text:p>
            <text:p text:style-name="common-al">de (toekomstige) halte Piet Romboutlaan (slechts in zuidelijke richting) een (begin-/eind)halte is van de buslijn door Ede-oost, welke niet alleen gebruikt zal worden om te halteren, maar ook om te bufferen (een bus enige tijd laten stilstaan, wachtende op de starttijd van de volgende rit);</text:p>
            <text:p text:style-name="common-al">het daardoor voor kan komen dat bussen enige tijd bij deze halte stilstaan;</text:p>
            <text:p text:style-name="common-al">een tijdelijke halte daardoor niet gerealiseerd kon worden op de Generaal Hackettlaan, omdat dat zou betekenen dat de weg van noord naar zuid langere tijd gestremd zou zijn voor het doorgaande verkeer op deze belangrijke ontsluitingsroute voor Ede (-oost);</text:p>
            <text:p text:style-name="common-al">daarom uitgeweken is naar de Nieuwe Kazernelaan, welke parallel aan de Generaal Hackettlaan ligt, ook omdat hier voor de bus relatief eenvoudig een mogelijkheid gecreëerd kan worden om de halte te bereiken, via allereerst de doorsteek in één richting van de Generaal Hackettlaan naar de Nieuwe Kazernelaan (ten zuiden van de N224) en terug de Generaal Hackettlaan op via de kruising van de Nieuwe Kazernelaan met de Generaal Hackettlaan en Piet Romboutlaan;</text:p>
            <text:p text:style-name="common-al">het daarvoor noodzakelijk is de bus uit te zonderen van de verplichte rijrichting rechtsaf de Nieuwe Kazernelaan op bij de betreffende doorsteek;</text:p>
            <text:p text:style-name="common-al">de bochtstraal van deze bocht aangepast is om de bocht van lijnbussen (tot 12 meter) mogelijk te maken.</text:p>
            <text:p text:style-name="tussenkopcur">Overwegende dat:</text:p>
            <text:p text:style-name="common-al">verkeer op de Nieuwe Kazernelaan wel in de gelegenheid is de bus(halte) veilig te passeren bij het halteren/bufferen van een bus, zij het dat de mogelijkheid ontstaat dat gewacht dient te worden op tegemoetkomend verkeer;</text:p>
            <text:p text:style-name="common-al">de bushalte langs een fietsstrook gelegen is;</text:p>
            <text:p text:style-name="common-al">de combinatie van een fietsstrook voor een bushalte formeel niet mogelijk is en de fietsstrook officiëel onderbroken zou moeten worden ter hoogte van de tijdelijke bushalte, omdat het verboden is stil te staan op een fietsstrook;</text:p>
            <text:p text:style-name="common-al">in overleg met de verkeersadviseur van de politie, welke zich in deze beslissing kan vinden, is besloten van het tijdelijk verwijderen van de fietsstrook af te zien, omdat dit een onevenredige besteding van gemeenschapsgeld zou vragen voor een tijdelijke situatie.</text:p>
            <text:p text:style-name="tussenkopcur">Overwegende dat:</text:p>
            <text:p text:style-name="common-al">de overige twee haltes gepland staan ter hoogte van de kruising met de Brigadelaan en Eikenlaan;</text:p>
            <text:p text:style-name="common-al">op deze locatie geen bussen dienen te bufferen, waardoor een toevoeging/haltering van bus(haltes) op de Generaal Hackettlaan hier wel volstaat;</text:p>
            <text:p text:style-name="common-al">ligging voor de aansluitingen vanuit beide zijwegen op de Generaal Hackettlaan passend is, omdat daarmee terugslag op het kruispunt voorkomen wordt en verkeer vanuit deze zijwegen door kan blijven rijden bij het halteren van bussen.</text:p>
            <text:p text:style-name="tussenkopcur">Voorts overwegende dat:</text:p>
            <text:p text:style-name="common-al">om de verkeersveiligheid op de weg te verzekeren, weggebruikers en passagiers te beschermen, de weg in stand te houden, de bruikbaarheid daarvan te waarborgen en door het verkeer veroorzaakte overlast, hinder of schade te voorkomen of beperken, het noodzakelijk is om overeenkomstig bijgevoegde tekening verkeersmaatregelen in te stellen.</text:p>
            <text:p text:style-name="tussenkopcur">Voorts overwegende dat:</text:p>
            <text:p text:style-name="common-al">Overeenkomstig het gestelde in artikel 24 BABW overleg is gevoerd met de korpschef van politie, in deze diens gemandateerde, en deze positief heeft geadviseerd.</text:p>
            <text:p text:style-name="tussenkopcur">Mede gelet op het bepaalde in:</text:p>
            <text:list text:style-name="id1-3-2-2-1-37">
              <text:list-item text:style-override="id1-3-2-2-1-37-1">
                <text:number>•</text:number>
                <text:p text:style-name="al">Hoofdstuk I artikel 2 en hoofdstuk II paragraaf 2 van de Wegenverkeerswet 1994;</text:p>
              </text:list-item>
            </text:list>
            <text:p text:style-name="common-al">Het Reglement verkeersregels en verkeerstekens 1990 (RVV 1990);</text:p>
            <text:p text:style-name="common-al">Het bepaalde in de paragrafen 6 en 7 van het Besluit administratieve bepalingen inzake het wegverkeer (BABW).</text:p>
            <text:p text:style-name="tussenkopcur">Besluit</text:p>
            <text:list text:style-name="id1-3-2-2-1-41">
              <text:list-item text:style-override="id1-3-2-2-1-41-1">
                <text:number>1.</text:number>
                <text:p text:style-name="al">Overeenkomstig bijgevoegde tekening, voor de periode waarin de definitief beoogde haltes langs de Generaal Hackettlaan nog niet gerealiseerd kunnen worden (naar verwachting tot begin 2027) de volgende verkeersmaatregelen te treffen:</text:p>
                <text:list text:style-name="id1-3-2-2-1-41-1-3">
                  <text:list-item text:style-override="id1-3-2-2-1-41-1-3-1">
                    <text:number>•</text:number>
                    <text:p text:style-name="al">het plaatsen van twee tijdelijke bushaltes op de Generaal Hackettlaan, in beide richtingen, net voor het kruispunt met de Brigadelaan en de Eikenlaan, door middel van de plaatsing van de borden L03b uit bijlage 1 van het Reglement Verkeersregels en Verkeerstekens 1990 (RVV 1990);</text:p>
                  </text:list-item>
                  <text:list-item text:style-override="id1-3-2-2-1-41-1-3-2">
                    <text:number>•</text:number>
                    <text:p text:style-name="al">het plaatsen van een tijdelijke bushalte op de Nieuwe Kazernelaan, in de richting noord - zuid, ter hoogte van huisnummer 85 en 87, door middel van de plaatsing van bord L03b uit bijlage 1 van het Reglement Verkeersregels en Verkeerstekens 1990 (RVV 1990);</text:p>
                  </text:list-item>
                  <text:list-item text:style-override="id1-3-2-2-1-41-1-3-3">
                    <text:number>•</text:number>
                    <text:p text:style-name="al">lijnbussen die vanaf de Generaal Hackettlaan de Nieuwe Kazernelaan oprijden vanuit het noorden, bij de doorsteek net ten zuiden van de N224, uitzonderen van de verplichting om rechtsaf de Nieuwe Kazernelaan op te rijden, door middel van het toevoegen van onderbord OB104 (uitgezonderd lijnbussen) onder het bestaande bord D05r uit bijlage 1 van het Reglement Verkeersregels en Verkeerstekens 1990 (RVV 1990).</text:p>
                  </text:list-item>
                </text:list>
              </text:list-item>
              <text:list-item text:style-override="id1-3-2-2-1-41-2">
                <text:number>2.</text:number>
                <text:p text:style-name="al">Een afschrift te zenden aan </text:p>
                <text:list text:style-name="id1-3-2-2-1-41-2-3">
                  <text:list-item text:style-override="id1-3-2-2-1-41-2-3-1">
                    <text:number>•</text:number>
                    <text:p text:style-name="al">De brandweercommandant van Ede;</text:p>
                  </text:list-item>
                  <text:list-item text:style-override="id1-3-2-2-1-41-2-3-2">
                    <text:number>•</text:number>
                    <text:p text:style-name="al">De teamchef van politie van het basisteam Ede</text:p>
                  </text:list-item>
                </text:list>
              </text:list-item>
            </text:list>
            <text:p text:style-name="common-al"/>
            <text:p text:style-name="common-al">burgemeester en wethouders,</text:p>
            <text:p text:style-name="common-al">Namens dezen,</text:p>
            <text:p text:style-name="common-al"/>
            <text:p text:style-name="common-al">Annelies van Voskuilen </text:p>
            <text:p text:style-name="common-al">Afdelingsmanager ruimtelijke dienstverlening</text:p>
            <text:p text:style-name="common-al"/>
            <text:p text:style-name="common-al">Bijlage 1 - Tekeningen</text:p>
            <text:p text:style-name="common-al"/>
            <text:p text:style-name="tussenkopcur">Bent u het niet eens met dit besluit?</text:p>
            <text:p text:style-name="common-al"/>
            <text:p text:style-name="common-al">Neem dan eerst contact met ons op voor een gesprek of uitleg. Dat kan door te bellen naar telefoonnummer 14 0318. U kunt daarna bezwaar maken. Doe dit binnen zes weken na de verzenddatum van dit besluit.</text:p>
            <text:p text:style-name="common-al"/>
            <text:p text:style-name="common-al">U kunt op twee manieren bezwaar maken.</text:p>
            <text:p text:style-name="common-al">Vul digitaal het formulier ‘bezwaarschrift indienen’ in op <text:a xlink:href="http://www.ede.nl/bezwaarmaken" xlink:type="simple">www.ede.nl/bezwaarmaken</text:a>.</text:p>
            <text:p text:style-name="common-al">Of stuur ons een brief. Noem in uw brief:</text:p>
            <text:p text:style-name="common-al">uw naam, adres en telefoonnummer;</text:p>
            <text:p text:style-name="common-al">de datum waarop u uw brief schrijft;</text:p>
            <text:p text:style-name="common-al">tegen welk besluit u bezwaar maakt. Noem daarvoor ons kenmerk of besluitnummer en de datum van het besluit. U kunt ook een kopie van dit besluit meesturen;</text:p>
            <text:p text:style-name="common-al">de reden waarom u het niet eens bent met dit besluit;</text:p>
            <text:p text:style-name="common-al">uw handtekening.</text:p>
            <text:p text:style-name="common-al"> </text:p>
            <text:p text:style-name="last-al">Het besluit blijft geldig totdat uw bezwaar is behandeld. Kunt u niet wachten op de uitkomst van de bezwaarprocedure en is er sprake van spoed? Dan kunt u, nadat u bezwaar heeft gemaakt, de Rechtbank Gelderland vragen om een voorlopige voorziening. Meer informatie hierover vindt u op <text:a xlink:href="http://www.rechtspraak.nl/" xlink:type="simple">www.rechtspraak.nl</text:a>.</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8392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2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2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de</meta:user-defined>
    <meta:user-defined meta:name="OVERHEID.Gemeente/OVERHEID.authority">Ede</meta:user-defined>
    <meta:user-defined meta:name="OVERHEID.Informatietype/DC.type">officiële publicatie</meta:user-defined>
    <meta:user-defined meta:name="OVERHEIDop.Rubriek/DC.type">verkeersbesluit of -mededeling</meta:user-defined>
    <meta:user-defined meta:name="OVERHEID.Gemeente/DCTERMS.publisher">Ede</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DCTERMS.alternative">Gemeente Ede - Tijdelijke bushaltes - Generaal Hackettlaan en Nieuwe Kazernelaan, Ede</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20260803992522</meta:user-defined>
    <meta:user-defined meta:name="OVERHEIDop.verkeersbordcode">D5</meta:user-defined>
    <meta:user-defined meta:name="OVERHEIDop.verkeersbordcode">L3</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tijdelijke bushaltes Generaal Hackettlaan en Nieuwe Kazernelaan, Ede Gemeente Ede</meta:user-defined>
    <meta:user-defined meta:name="DCTERMS.W3CDTF/DCTERMS.available">2026-08-12</meta:user-defined>
    <meta:user-defined meta:name="OVERHEIDop.externeBijlage">Bijlage 1 - Tekening|exb-2026-28656</meta:user-defined>
    <meta:user-defined meta:name="DCTERMS.W3CDTF/OVERHEIDop.jaargang">2026</meta:user-defined>
    <meta:user-defined meta:name="OVERHEIDop.publicationIssue">383929</meta:user-defined>
    <meta:user-defined meta:name="OVERHEIDop.GmbID/DC.identifier">gmb-2026-383929</meta:user-defined>
    <meta:user-defined meta:name="OVERHEIDop.versieInformatie"/>
  </office:meta>
</office:document-meta>
</file>