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Start en Finish aan de Scherpenzeelseweg 53, 3956KD Leersum, aanvraagformulier evenementenvergunning - Utrechtse Heuvelrug Ultra Trail 28 &amp; 29 november (RX2026-00001985, 6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aanvraag voor een vergunning op grond van de APV/Bijzondere wetten heeft ontvangen:</text:p>
            <text:p text:style-name="common-al">Start en Finish aan de Scherpenzeelseweg 53, 3956KD Leersum, aanvraagformulier evenementenvergunning - Utrechtse Heuvelrug Ultra Trail 28 &amp; 29 november (RX2026-00001985, 6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8392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RX2026-00001985</meta:user-defined>
    <meta:user-defined meta:name="DCTERMS.abstract">Start en Finish aan de Scherpenzeelseweg 53, 3956KD Leersum, aanvraagformulier evenementenvergunning - Utrechtse Heuvelrug Ultra Trail 28 &amp; 29 november (RX2026-00001985, 6 augustus 2026)</meta:user-defined>
    <dc:language>nl</dc:language>
    <meta:user-defined meta:name="OVERHEIDop.locatietype/OVERHEIDop.gebiedsmarkering">Vlak</meta:user-defined>
    <meta:user-defined meta:name="DC.title">Gemeente Utrechtse Heuvelrug, ingediende aanvraag APV/Bijzondere wetten - Start en Finish aan de Scherpenzeelseweg 53, 3956KD Leersum, aanvraagformulier evenementenvergunning - Utrechtse Heuvelrug Ultra Trail 28 &amp; 29 november (RX2026-00001985, 6 augustus 2026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28</meta:user-defined>
    <meta:user-defined meta:name="OVERHEIDop.GmbID/DC.identifier">gmb-2026-383928</meta:user-defined>
    <meta:user-defined meta:name="OVERHEIDop.versieInformatie"/>
  </office:meta>
</office:document-meta>
</file>