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treft: Aanvraag exploitatievergunning Stationsstraat 2 Heythuy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op 4 augustus 2026 een aanvraag voor een vergunning heeft ontvangen voor het exploiteren van de openbare inrichting gelegen Stationsstraat 2 in Heythuysen.</text:p>
            <text:p text:style-name="common-al">De aanvraag is geregistreerd onder zaaknummer Z2026-00001217.</text:p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8392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217</meta:user-defined>
    <meta:user-defined meta:name="DCTERMS.abstract">Aanvraag exploitatievergunning ontvangen voor het exploiteren van de openbare inrichting in Heythuysen, Stationsstraat 2, 6093BK Heythuysen</meta:user-defined>
    <dc:language>nl</dc:language>
    <meta:user-defined meta:name="OVERHEIDop.locatietype/OVERHEIDop.gebiedsmarkering">Vlak</meta:user-defined>
    <meta:user-defined meta:name="DC.title">Betreft: Aanvraag exploitatievergunning Stationsstraat 2 Heythuy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27</meta:user-defined>
    <meta:user-defined meta:name="OVERHEIDop.GmbID/DC.identifier">gmb-2026-383927</meta:user-defined>
    <meta:user-defined meta:name="OVERHEIDop.versieInformatie"/>
  </office:meta>
</office:document-meta>
</file>