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bouwen van een schuur aan Parallelweg 10, 4255 KC Nieuwe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bouwen van een schuur aan Parallelweg 10, 4255 KC Nieuwendijk (1959155658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4-08-2026. De gemeente neemt daarover waarschijnlijk voor 29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391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55658</meta:user-defined>
    <meta:user-defined meta:name="DCTERMS.abstract">het bouwen van een schuur</meta:user-defined>
    <dc:language>nl</dc:language>
    <meta:user-defined meta:name="OVERHEIDop.locatietype/OVERHEIDop.gebiedsmarkering">Punt</meta:user-defined>
    <meta:user-defined meta:name="DC.title">Gemeente Altena - Aanvraag vergunning voor het bouwen van een schuur aan Parallelweg 10, 4255 KC Nieuwend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17</meta:user-defined>
    <meta:user-defined meta:name="OVERHEIDop.GmbID/DC.identifier">gmb-2026-383917</meta:user-defined>
    <meta:user-defined meta:name="OVERHEIDop.versieInformatie"/>
  </office:meta>
</office:document-meta>
</file>