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om tijdelijke verhuur van de woning i.h.k.v. de Leegstandwet, Nieuwlandstraat 74 5612P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27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landstraat 74 5612PL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7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Besluit op aanvraag: verzoek om tijdelijke verhuur van de woning i.h.k.v. de Leegstandwet, Nieuwlandstraat 74 5612PL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14</meta:user-defined>
    <meta:user-defined meta:name="OVERHEIDop.GmbID/DC.identifier">gmb-2026-383914</meta:user-defined>
    <meta:user-defined meta:name="OVERHEIDop.versieInformatie"/>
  </office:meta>
</office:document-meta>
</file>