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container van 31 augustus t/m 14 oktober 2026 op 1 parkeerplaats ter hoogte van de Houten Baak 13 in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10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Overige</text:span>
          </text:p>
            <text:list text:style-name="id1-3-2-1-1-4">
              <text:list-item text:style-override="id1-3-2-1-1-4-1">
                <text:number>•</text:number>
                <text:p text:style-name="al">Verleende vergunning voor het plaatsen van een container van 31 augustus 2026 t/m 14 oktober 2026 op 1 parkeerplaats ter hoogte van de Houten Baak 13 in Maassluis. Dit besluit is genomen op 5 augustus 2026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9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container van 31 augustus t/m 14 oktober 2026 op 1 parkeerplaats ter hoogte van de Houten Baak 13 in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909</meta:user-defined>
    <meta:user-defined meta:name="OVERHEIDop.GmbID/DC.identifier">gmb-2026-383909</meta:user-defined>
    <meta:user-defined meta:name="OVERHEIDop.versieInformatie"/>
  </office:meta>
</office:document-meta>
</file>