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parkeren van de camper met kenteken R-945-NV voor een gedeelte van het parkeerterrein in de periode van 1 september 2026 tot 1 september 2027 aan Veerstoep en de naastgelegen woonwijk ’t Hoofd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ssluis, 10 augustus 2026</text:p>
            <text:p text:style-name="common-al">
            <text:span text:style-name="nadrukvet">Verleende vergunningen:</text:span>
          </text:p>
            <text:p text:style-name="common-al">
            <text:span text:style-name="nadrukondlijn">Overige</text:span>
          </text:p>
            <text:list text:style-name="id1-3-2-1-1-4">
              <text:list-item text:style-override="id1-3-2-1-1-4-1">
                <text:number>•</text:number>
                <text:p text:style-name="al">Verleende ontheffing voor het parkeren van de camper met kenteken R-945-NV voor een gedeelte van het parkeerterrein bij de Veerstoep en de naastgelegen woonwijk ’t Hoofd in de periode van 1 september 2026 tot 1 september 2027. Dit besluit is genomen op </text:p>
                <text:p text:style-name="al"> 4 augustus 2026;  </text:p>
              </text:list-item>
            </text:list>
            <text:p text:style-name="common-al">
            <text:span text:style-name="nadrukvet">Rechtsmiddelen</text:span>
          </text:p>
            <text:p text:style-name="common-al">Belanghebbenden kunnen op grond van de Algemene wet bestuursrecht binnen 6 weken na genoemde datum van he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8390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sluis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Ontheffing voor het parkeren van de camper met kenteken R-945-NV voor een gedeelte van het parkeerterrein in de periode van 1 september 2026 tot 1 september 2027 aan Veerstoep en de naastgelegen woonwijk ’t Hoofd te Maassl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906</meta:user-defined>
    <meta:user-defined meta:name="OVERHEIDop.GmbID/DC.identifier">gmb-2026-383906</meta:user-defined>
    <meta:user-defined meta:name="OVERHEIDop.versieInformatie"/>
  </office:meta>
</office:document-meta>
</file>