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rijbak te Aelbrechtsweg 18, 3233 LA Oostvoorne, Verzoeklocatie 20260809001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86312026</text:p>
            <text:p text:style-name="common-al">
            
          </text:p>
            <text:p text:style-name="common-al">Datum ontvangst			: 09-08-2026</text:p>
            <text:p text:style-name="common-al">
            
          </text:p>
            <text:p text:style-name="common-al">Activiteiten					: het realiseren van een rijbak</text:p>
            <text:p text:style-name="common-al">
            
          </text:p>
            <text:p text:style-name="common-al">Plaatselijk bekend		: Aelbrechtsweg 18, 3233 LA Oostvoorne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8390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992ESUITE138631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realiseren van een rijbak te Aelbrechtsweg 18, 3233 LA Oostvoorne, Verzoeklocatie 2026080900133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04</meta:user-defined>
    <meta:user-defined meta:name="OVERHEIDop.GmbID/DC.identifier">gmb-2026-383904</meta:user-defined>
    <meta:user-defined meta:name="OVERHEIDop.versieInformatie"/>
  </office:meta>
</office:document-meta>
</file>