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voor het Talland College, Cypressehout 99 te Zaandam - tijdelijk plaatsen van portacabins tbv vervangende huisvest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7051 - tijdelijk plaatsen van portacabins tbv vervangende huisvesting - op de locatie voor het Talland College, Cypressehout 99 te Zaandam</text:p>
            <text:p text:style-name="common-al">
            
          </text:p>
            <text:p text:style-name="common-al">Besluit verzonden:     10-08-2026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390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051</meta:user-defined>
    <dc:language>nl</dc:language>
    <meta:user-defined meta:name="OVERHEIDop.locatietype/OVERHEIDop.gebiedsmarkering">Vlak</meta:user-defined>
    <meta:user-defined meta:name="DC.title">Verlenging beslistermijn omgevingsvergunning - voor het Talland College, Cypressehout 99 te Zaandam - tijdelijk plaatsen van portacabins tbv vervangende huisvest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03</meta:user-defined>
    <meta:user-defined meta:name="OVERHEIDop.GmbID/DC.identifier">gmb-2026-383903</meta:user-defined>
    <meta:user-defined meta:name="OVERHEIDop.versieInformatie"/>
  </office:meta>
</office:document-meta>
</file>