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het aanleggen van een nieuwe in- of uitrit , Walem, tegenover huisnummer 4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000923 voor een Omgevingsvergunning op locatie Walem, tegenover huisnummer 43. De vergunning is Akkoord. Het besluit betreft het aanleggen van een nieuwe in- of uitrit 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839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0923</meta:user-defined>
    <meta:user-defined meta:name="DCTERMS.abstract">Betreft:  Besluit op locatie Walem, tegenover huisnummer 43</meta:user-defined>
    <dc:language>nl</dc:language>
    <meta:user-defined meta:name="OVERHEIDop.locatietype/OVERHEIDop.gebiedsmarkering">Vlak</meta:user-defined>
    <meta:user-defined meta:name="DC.title">Kennisgeving besluit op aanvraag het aanleggen van een nieuwe in- of uitrit , Walem, tegenover huisnummer 4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00</meta:user-defined>
    <meta:user-defined meta:name="OVERHEIDop.GmbID/DC.identifier">gmb-2026-383900</meta:user-defined>
    <meta:user-defined meta:name="OVERHEIDop.versieInformatie"/>
  </office:meta>
</office:document-meta>
</file>