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uitvoeren van graafwerkzaamheden dieper dan 30cm op het perceel Leusderweg 310, 3817 KJ Amersfoort, Verzoeklocatie 20260805003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uitvoeren van graafwerkzaamheden dieper dan 30cm op het perceel Leusderweg 310, 3817 KJ Amersfoort, Verzoeklocatie 2026080500324</text:span>
          </text:p>
            <text:p text:style-name="common-al">De Gemeente Amersfoort heeft op 05-08-2026 een aanvraag voor een omgevingsvergunning ontvangen voor het uitvoeren van graafwerkzaamheden dieper dan 30cm op het perceel Leusderweg 310, 3817 KJ Amersfoort, Verzoeklocatie 2026080500324, met kenmerk CLZ-0003931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30-09-2026 een besluit. Als de 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89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3931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omgevingsvergunning voor het uitvoeren van graafwerkzaamheden dieper dan 30cm op het perceel Leusderweg 310, 3817 KJ Amersfoort, Verzoeklocatie 202608050032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98</meta:user-defined>
    <meta:user-defined meta:name="OVERHEIDop.GmbID/DC.identifier">gmb-2026-383898</meta:user-defined>
    <meta:user-defined meta:name="OVERHEIDop.versieInformatie"/>
  </office:meta>
</office:document-meta>
</file>