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sparkweg 17 1071G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llemsparkweg 17 - Constructieve wijzigingen</text:p>
            <text:p text:style-name="common-al">Zaakadres: Willemsparkweg 17 1071GP Amsterdam</text:p>
            <text:p text:style-name="common-al">Datum ontvangst: 09-06-2026</text:p>
            <text:p text:style-name="common-al">Zaaknummer: Z2026-025265</text:p>
            <text:p text:style-name="common-al">DSO-nummer: 20260609017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265</meta:user-defined>
    <meta:user-defined meta:name="DCTERMS.abstract">Willemsparkweg 17 - Constructieve wijzig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sparkweg 17 1071GP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96</meta:user-defined>
    <meta:user-defined meta:name="OVERHEIDop.GmbID/DC.identifier">gmb-2026-383896</meta:user-defined>
    <meta:user-defined meta:name="OVERHEIDop.versieInformatie"/>
  </office:meta>
</office:document-meta>
</file>