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Halvemaanstraat 75 5651B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87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alvemaanstraat 75 5651BK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0-08-2026 </text:p>
            <text:p text:style-name="common-al"> 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8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87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Halvemaanstraat 75 5651BK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95</meta:user-defined>
    <meta:user-defined meta:name="OVERHEIDop.GmbID/DC.identifier">gmb-2026-383895</meta:user-defined>
    <meta:user-defined meta:name="OVERHEIDop.versieInformatie"/>
  </office:meta>
</office:document-meta>
</file>