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, Zomercarnava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esluit verzonden op 10 augustus 2026, evenementenvergunning <text:span text:style-name="nadrukvet">Zomercarnaval 2026</text:span> op zaterdag 5 september 2026 van 19.00 uur tot 01.00 uur in Molenschot, Grand Café Fabels, Bavelseweg 165. (1179423) </text:p>
            <text:p text:style-name="common-al"/>
            <text:p text:style-name="last-al">Belanghebbenden kunnen op grond van de Algemene wet bestuursrecht bezwaar maken tegen dit besluit, binnen 6 weken na de datum van verzending van het beslui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8389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ilze en Rijen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leende vergunningen APV en bijzondere wetten, Zomercarnaval 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93</meta:user-defined>
    <meta:user-defined meta:name="OVERHEIDop.GmbID/DC.identifier">gmb-2026-383893</meta:user-defined>
    <meta:user-defined meta:name="OVERHEIDop.versieInformatie"/>
  </office:meta>
</office:document-meta>
</file>