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ichtse Vecht - ontvangst Aanvraag verhuur leegstaande woning vergunning Julianastraat 1 t/m 49 en Bernhardstraat 1 t/m 44  - de 2e verlenging vergunning Julianastraat/Bernhardstraat te Breukelen</text:p>
      <text:section text:name="zakelijke-mededeling_id1-3-2" text:style-name="zakelijke-mededeling">
        <text:section text:name="zakelijke-mededeling-tekst_id1-3-2-1" text:style-name="zakelijke-mededeling-tekst">
          <text:section text:name="tekst_id1-3-2-1-1" text:style-name="tekst">
            <text:p text:style-name="common-al">Datum ontvangst: 10 augustus 2026</text:p>
            <text:p text:style-name="common-al">Zaaknummer: Z2026-00001942</text:p>
            <text:p text:style-name="common-al">Product: verhuur leegstaande woning vergunning</text:p>
            <text:p text:style-name="common-al">Deze bekendmaking is alleen bedoeld om u te informeren over de ontvangst van een aanvraag voor een verhuur leegstaande woning vergunning. Als er een besluit is genomen wordt dit opnieuw bekendgemaakt in het Gemeenteblad. Dan kunt u eventueel tegen het besluit bezwaar maken.</text:p>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4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8389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9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9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tichtse Vecht</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1942</meta:user-defined>
    <meta:user-defined meta:name="DCTERMS.abstract">Betreft: Aanvraag op locatie Julianastraat 1 t/m 49 en Bernhardstraat 1 t/m 44 </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Gemeente Stichtse Vecht - ontvangst Aanvraag verhuur leegstaande woning vergunning Julianastraat 1 t/m 49 en Bernhardstraat 1 t/m 44  - de 2e verlenging vergunning Julianastraat/Bernhardstraat te Breukelen</meta:user-defined>
    <meta:user-defined meta:name="DCTERMS.W3CDTF/DCTERMS.available">2026-08-12</meta:user-defined>
    <meta:user-defined meta:name="DCTERMS.W3CDTF/OVERHEIDop.jaargang">2026</meta:user-defined>
    <meta:user-defined meta:name="OVERHEIDop.publicationIssue">383892</meta:user-defined>
    <meta:user-defined meta:name="OVERHEIDop.GmbID/DC.identifier">gmb-2026-383892</meta:user-defined>
    <meta:user-defined meta:name="OVERHEIDop.versieInformatie"/>
  </office:meta>
</office:document-meta>
</file>