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Rembrandt van Wine Eindhoven, Leidingstraat 23 5617A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4570 </text:p>
            <text:p text:style-name="common-al"> Omschrijving: horecabedrijf Rembrandt van Wine Eindhov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Leidingstraat 23 5617AJ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10-08-2026 </text:p>
            <text:p text:style-name="common-al"> Heeft u direct belang bij deze beslissing? Dan kunt u binnen zes weken, na 10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88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4570</meta:user-defined>
    <meta:user-defined meta:name="DCTERMS.abstract">horecabedrijf Rembrandt van Wine Eindhoven</meta:user-defined>
    <dc:language>nl</dc:language>
    <meta:user-defined meta:name="OVERHEIDop.locatietype/OVERHEIDop.gebiedsmarkering">Punt</meta:user-defined>
    <meta:user-defined meta:name="DC.title">Besluit: horecabedrijf Rembrandt van Wine Eindhoven, Leidingstraat 23 5617AJ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87</meta:user-defined>
    <meta:user-defined meta:name="OVERHEIDop.GmbID/DC.identifier">gmb-2026-383887</meta:user-defined>
    <meta:user-defined meta:name="OVERHEIDop.versieInformatie"/>
  </office:meta>
</office:document-meta>
</file>