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plaatsing blaashal voor 2 tennisbanen binnen het sportpark (officieel)</text:p>
            <text:p text:style-name="common-al">Zaakadres: </text:p>
            <text:p text:style-name="common-al">Datum ontvangst: 23-07-2026</text:p>
            <text:p text:style-name="common-al">Zaaknummer: Z2026-032911</text:p>
            <text:p text:style-name="common-al">DSO-nummer: 202607230072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8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8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911</meta:user-defined>
    <meta:user-defined meta:name="DCTERMS.abstract">Verplaatsing blaashal voor 2 tennisbanen binnen het sportpark (officieel)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86</meta:user-defined>
    <meta:user-defined meta:name="OVERHEIDop.GmbID/DC.identifier">gmb-2026-383886</meta:user-defined>
    <meta:user-defined meta:name="OVERHEIDop.versieInformatie"/>
  </office:meta>
</office:document-meta>
</file>