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Overschiese Kleiweg 677B 3045LL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6-06-2026</text:span> een aanvraag voor een omgevingsvergunning, met kenmerk <text:span text:style-name="nadrukvet">Z2026-008827</text:span>/<text:span text:style-name="nadrukvet">2026062601541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gevelwijzigingen en het renoveren van een bestaande woning op de locatie Overschiese Kleiweg 677B 3045LL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38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27</meta:user-defined>
    <meta:user-defined meta:name="DCTERMS.abstract">het realiseren van gevelwijzigingen en het renoveren v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Overschiese Kleiweg 677B 3045LL Rot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83</meta:user-defined>
    <meta:user-defined meta:name="OVERHEIDop.GmbID/DC.identifier">gmb-2026-383883</meta:user-defined>
    <meta:user-defined meta:name="OVERHEIDop.versieInformatie"/>
  </office:meta>
</office:document-meta>
</file>