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op d.d…-(locatie gegevens)</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plaatsen/gebruiken luchtkussens (kermis) d.d. 29-08-2026 tot en met 01-09-2026</text:p>
            <text:p text:style-name="common-al">· Besluitdatum: 10 augustus 2026</text:p>
            <text:p text:style-name="common-al">· Locatie: Kasteellaan 27, 5855AD Well L</text:p>
            <text:p text:style-name="common-al">· Zaaknummer: Z2026-00000718</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38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718</meta:user-defined>
    <meta:user-defined meta:name="DCTERMS.abstract">Betreft: Evenementenvergunning verleend voor het plaatsen/gebruiken luchtkussens (kermis) d.d. 29-08-2026 tot en met 01-09-2026  nabij Kasteellaan 27 in Well L.</meta:user-defined>
    <dc:language>nl</dc:language>
    <meta:user-defined meta:name="OVERHEIDop.locatietype/OVERHEIDop.gebiedsmarkering">Punt</meta:user-defined>
    <meta:user-defined meta:name="DC.title">Besluit op aanvraag voor het organiseren van  op d.d…-(locatie gegevens)</meta:user-defined>
    <meta:user-defined meta:name="DCTERMS.W3CDTF/DCTERMS.available">2026-08-12</meta:user-defined>
    <meta:user-defined meta:name="DCTERMS.W3CDTF/OVERHEIDop.jaargang">2026</meta:user-defined>
    <meta:user-defined meta:name="OVERHEIDop.publicationIssue">383879</meta:user-defined>
    <meta:user-defined meta:name="OVERHEIDop.GmbID/DC.identifier">gmb-2026-383879</meta:user-defined>
    <meta:user-defined meta:name="OVERHEIDop.versieInformatie"/>
  </office:meta>
</office:document-meta>
</file>