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engracht 23 1382AG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dakbedekking en PV-panelen</text:p>
            <text:p text:style-name="common-al">Zaakadres: Herengracht 23 1382AG Weesp</text:p>
            <text:p text:style-name="common-al">Datum ontvangst: 18-06-2026</text:p>
            <text:p text:style-name="common-al">Zaaknummer: Z2026-027257</text:p>
            <text:p text:style-name="common-al">DSO-nummer: 202606180164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87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7257</meta:user-defined>
    <meta:user-defined meta:name="DCTERMS.abstract">plaatsen dakbedekking en PV-pan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rengracht 23 1382AG Wees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71</meta:user-defined>
    <meta:user-defined meta:name="OVERHEIDop.GmbID/DC.identifier">gmb-2026-383871</meta:user-defined>
    <meta:user-defined meta:name="OVERHEIDop.versieInformatie"/>
  </office:meta>
</office:document-meta>
</file>